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list-style-name="LFO1" style:family="paragraph">
      <style:paragraph-properties fo:break-before="page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fo:language="ca" fo:country="ES" style:language-asian="es" style:country-asian="ES"/>
    </style:style>
    <style:style style:name="P2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3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4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5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6" style:parent-style-name="Normal" style:list-style-name="LFO1" style:family="paragraph">
      <style:paragraph-properties fo:margin-top="0.0694in" fo:margin-bottom="0.0694in" fo:line-height="100%"/>
    </style:style>
    <style:style style:name="T7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8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style:language-asian="es" style:country-asian="ES"/>
    </style:style>
    <style:style style:name="T9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10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11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12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13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14" style:parent-style-name="Normal" style:list-style-name="LFO1" style:family="paragraph">
      <style:paragraph-properties fo:margin-top="0.0694in" fo:margin-bottom="0.0694in" fo:line-height="100%"/>
    </style:style>
    <style:style style:name="T15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16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style:language-asian="es" style:country-asian="ES"/>
    </style:style>
    <style:style style:name="T17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18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19" style:parent-style-name="Normal" style:list-style-name="LFO1" style:family="paragraph">
      <style:paragraph-properties fo:margin-top="0.0694in" fo:margin-bottom="0.0694in" fo:line-height="100%"/>
    </style:style>
    <style:style style:name="T20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21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style:language-asian="es" style:country-asian="ES"/>
    </style:style>
    <style:style style:name="P22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23" style:parent-style-name="Normal" style:list-style-name="LFO1" style:family="paragraph">
      <style:paragraph-properties fo:margin-top="0.0694in" fo:margin-bottom="0.0694in" fo:line-height="100%"/>
    </style:style>
    <style:style style:name="T24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25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style:language-asian="es" style:country-asian="ES"/>
    </style:style>
    <style:style style:name="T26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27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28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29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30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31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32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33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34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35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36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P37" style:parent-style-name="Normal" style:list-style-name="LFO1" style:family="paragraph">
      <style:paragraph-properties fo:margin-top="0.0694in" fo:margin-bottom="0.0694in" fo:line-height="100%"/>
    </style:style>
    <style:style style:name="T38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39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40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41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42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43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44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  <style:style style:name="T45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 fo:language="ca" fo:country="ES" style:language-asian="es" style:country-asian="ES"/>
    </style:style>
  </office:automatic-styles>
  <office:body>
    <office:text text:use-soft-page-breaks="true">
      <text:list text:style-name="LFO1" text:continue-numbering="true">
        <text:list-item>
          <text:p text:style-name="P1"><text:bookmark-start text:name="indicadors"/>Indicadors pressupostaris i financers any<text:s/>2025<text:s/>(són els que es fan constar a l'últim compte general aprovat):<text:bookmark-end text:name="indicadors"/></text:p>
          <text:list text:continue-numbering="true">
            <text:list-item>
              <text:p text:style-name="P2">Ajuntament de Lleida</text:p>
            </text:list-item>
            <text:list-item>
              <text:p text:style-name="P3">Superàvit per habitant:<text:s/>54,45EUR<text:s/>(compte general)</text:p>
            </text:list-item>
            <text:list-item>
              <text:p text:style-name="P4">Autonomia fiscal: 0,53</text:p>
            </text:list-item>
            <text:list-item>
              <text:p text:style-name="P5">Ingressos fiscals per habitant:<text:s/>780,25</text:p>
            </text:list-item>
            <text:list-item>
              <text:p text:style-name="P6"><text:span text:style-name="T7">Despesa per habitant:<text:s/></text:span><text:span text:style-name="T8">1.416,78</text:span><text:span text:style-name="T9">EUR</text:span><text:span text:style-name="T10"><text:s/></text:span></text:p>
            </text:list-item>
            <text:list-item>
              <text:p text:style-name="P11">Inversió per habitant:<text:s/>123,66EUR<text:s/></text:p>
            </text:list-item>
            <text:list-item>
              <text:p text:style-name="P12">Període mitjà<text:s/>de pagament:<text:s/>9,66<text:s/>dies</text:p>
            </text:list-item>
            <text:list-item>
              <text:p text:style-name="P13">Període mitjà<text:s/>de cobrament:<text:s/>185,19<text:s/>dies<text:s/></text:p>
            </text:list-item>
            <text:list-item>
              <text:p text:style-name="P14"><text:span text:style-name="T15">Deute públic:<text:s/></text:span><text:span text:style-name="T16">49.823.128,00</text:span><text:span text:style-name="T17">EUR<text:s/></text:span><text:span text:style-name="T18">(dades ministeri)</text:span></text:p>
            </text:list-item>
            <text:list-item>
              <text:p text:style-name="P19"><text:span text:style-name="T20">Endeutament per habitant:<text:s/></text:span><text:span text:style-name="T21">534,53</text:span></text:p>
            </text:list-item>
            <text:list-item>
              <text:p text:style-name="P22">Endeutament relatiu: 0,16</text:p>
            </text:list-item>
            <text:list-item>
              <text:p text:style-name="P23"><text:span text:style-name="T24">Inversió en infraestructures per habitant:<text:s/></text:span><text:span text:style-name="T25">123,66</text:span><text:span text:style-name="T26"><text:s/></text:span><text:span text:style-name="T27">EU</text:span><text:span text:style-name="T28">R</text:span><text:span text:style-name="T29"><text:s/></text:span><text:span text:style-name="T30">(compte general)</text:span></text:p>
            </text:list-item>
            <text:list-item>
              <text:p text:style-name="P31">Percentatge d’ingressos derivats<text:s/>d’urbanisme:<text:s/>7,21%</text:p>
            </text:list-item>
            <text:list-item>
              <text:p text:style-name="P32">Percentatge de despeses derivades d’urbanisme:<text:s/>10,35%</text:p>
            </text:list-item>
            <text:list-item>
              <text:p text:style-name="P33">Evolució del deute públic (solament inclou<text:s/>el deute<text:s/>bancari):</text:p>
            </text:list-item>
            <text:list-item>
              <text:p text:style-name="P34">Deute<text:s/>públic de<text:s/>l’Ajuntament de Lleida:</text:p>
            </text:list-item>
            <text:list-item>
              <text:p text:style-name="P35">Pendent a 01/01/2025:<text:s/>53.376.880,00EUR</text:p>
            </text:list-item>
            <text:list-item>
              <text:p text:style-name="P36">Creacions:<text:s/>5.262.501,00EUR</text:p>
            </text:list-item>
            <text:list-item>
              <text:p text:style-name="P37"><text:span text:style-name="T38">Amorti</text:span><text:span text:style-name="T39">t</text:span><text:span text:style-name="T40">zacions i<text:s/></text:span><text:span text:style-name="T41">al</text:span><text:span text:style-name="T42">tr</text:span><text:span text:style-name="T43">e</text:span><text:span text:style-name="T44">s disminucions:<text:s/></text:span><text:span text:style-name="T45">8.816.253,00EUR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mili Elias i Pascual</meta:initial-creator>
    <dc:creator>Sonia Porté Pérez</dc:creator>
    <meta:creation-date>2026-07-27T08:24:00Z</meta:creation-date>
    <dc:date>2026-07-27T08:24:00Z</dc:date>
    <meta:print-date>2026-07-27T08:2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3" meta:character-count="896" meta:row-count="6" meta:non-whitespace-character-count="764"/>
  </office:meta>
</office:document-meta>
</file>